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20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24.08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70104:2043</text:p>
          </table:table-cell>
          <table:table-cell office:value-type="string" table:number-columns-spanned="3" table:number-rows-spanned="1" table:style-name="ce15">
            <text:p>2774975.84</text:p>
          </table:table-cell>
          <table:covered-table-cell table:number-columns-repeated="2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4:010303:5910</text:p>
          </table:table-cell>
          <table:table-cell office:value-type="string" table:number-columns-spanned="3" table:number-rows-spanned="1" table:style-name="ce15">
            <text:p>2148670.51</text:p>
          </table:table-cell>
          <table:covered-table-cell table:number-columns-repeated="2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5:130106:196</text:p>
          </table:table-cell>
          <table:table-cell office:value-type="string" table:number-columns-spanned="3" table:number-rows-spanned="1" table:style-name="ce15">
            <text:p>116359.75</text:p>
          </table:table-cell>
          <table:covered-table-cell table:number-columns-repeated="2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5:130106:197</text:p>
          </table:table-cell>
          <table:table-cell office:value-type="string" table:number-columns-spanned="3" table:number-rows-spanned="1" table:style-name="ce15">
            <text:p>9186.29</text:p>
          </table:table-cell>
          <table:covered-table-cell table:number-columns-repeated="2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10:050306:6575</text:p>
          </table:table-cell>
          <table:table-cell office:value-type="string" table:number-columns-spanned="3" table:number-rows-spanned="1" table:style-name="ce15">
            <text:p>6299064.71</text:p>
          </table:table-cell>
          <table:covered-table-cell table:number-columns-repeated="2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11:100807:786</text:p>
          </table:table-cell>
          <table:table-cell office:value-type="string" table:number-columns-spanned="3" table:number-rows-spanned="1" table:style-name="ce15">
            <text:p>867310.56</text:p>
          </table:table-cell>
          <table:covered-table-cell table:number-columns-repeated="2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2:010535:1628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2:010723:1099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5:030101:365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6:030203:102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7:060101:319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8:010112:127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8:010112:158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8:010112:159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8:010112:204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9:010103:4046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09:010112:455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11:100807:1553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11:100807:607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091679afbe868e2032a6b153b80c802b324137eae90cb4d2647595118a9d09a90c1c2ed52fd1d20955f103e0fd2ca1c2c83c1490519dede5d4f36aa053fba837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Заместитель директора - начальник отдела кадастровой оценки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Угдыжекова Светлана Леонидо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541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8-24T05:02:04Z</meta:creation-date>
    <dc:date>2026-08-24T05:02:04Z</dc:date>
  </office:meta>
</office:document-meta>
</file>